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?u" svg:font-family="s?u" style:font-family-generic="roman"/>
    <style:font-face style:name="標楷體....." svg:font-family="標楷體....." style:font-family-generic="roma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3.1506in" text:min-label-width="0.5in" text:list-level-position-and-space-mode="label-alignment">
          <style:list-level-label-alignment text:label-followed-by="listtab" fo:margin-left="3.6506in" fo:text-indent="-0.5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2.5375in" text:min-label-width="0.25in" text:list-level-position-and-space-mode="label-alignment">
          <style:list-level-label-alignment text:label-followed-by="listtab" fo:margin-left="2.787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5375in" text:min-label-width="0.3333in" text:list-level-position-and-space-mode="label-alignment">
          <style:list-level-label-alignment text:label-followed-by="listtab" fo:margin-left="3.870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375in" text:min-label-width="0.3333in" text:list-level-position-and-space-mode="label-alignment">
          <style:list-level-label-alignment text:label-followed-by="listtab" fo:margin-left="4.8708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壹, 貳, 參, ...">
        <style:list-level-properties text:space-before="1.9694in" text:min-label-width="0.5in" text:list-level-position-and-space-mode="label-alignment">
          <style:list-level-label-alignment text:label-followed-by="listtab" fo:margin-left="2.469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3027in" text:min-label-width="0.3333in" text:list-level-position-and-space-mode="label-alignment">
          <style:list-level-label-alignment text:label-followed-by="listtab" fo:margin-left="2.636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6361in" text:min-label-width="0.3333in" text:list-level-position-and-space-mode="label-alignment">
          <style:list-level-label-alignment text:label-followed-by="listtab" fo:margin-left="2.969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9694in" text:min-label-width="0.3333in" text:list-level-position-and-space-mode="label-alignment">
          <style:list-level-label-alignment text:label-followed-by="listtab" fo:margin-left="3.30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3027in" text:min-label-width="0.3333in" text:list-level-position-and-space-mode="label-alignment">
          <style:list-level-label-alignment text:label-followed-by="listtab" fo:margin-left="3.636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361in" text:min-label-width="0.3333in" text:list-level-position-and-space-mode="label-alignment">
          <style:list-level-label-alignment text:label-followed-by="listtab" fo:margin-left="3.969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9694in" text:min-label-width="0.3333in" text:list-level-position-and-space-mode="label-alignment">
          <style:list-level-label-alignment text:label-followed-by="listtab" fo:margin-left="4.30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3027in" text:min-label-width="0.3333in" text:list-level-position-and-space-mode="label-alignment">
          <style:list-level-label-alignment text:label-followed-by="listtab" fo:margin-left="4.636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361in" text:min-label-width="0.3333in" text:list-level-position-and-space-mode="label-alignment">
          <style:list-level-label-alignment text:label-followed-by="listtab" fo:margin-left="4.9694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2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2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1">
        <style:list-level-properties text:space-before="1.0736in" text:min-label-width="0.5in" text:list-level-position-and-space-mode="label-alignment">
          <style:list-level-label-alignment text:label-followed-by="listtab" fo:margin-left="1.573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1">
        <style:list-level-properties text:space-before="1.0736in" text:min-label-width="0.5in" text:list-level-position-and-space-mode="label-alignment">
          <style:list-level-label-alignment text:label-followed-by="listtab" fo:margin-left="1.573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1" style:num-format="1">
        <style:list-level-properties text:space-before="1.477in" text:min-label-width="0.5in" text:list-level-position-and-space-mode="label-alignment">
          <style:list-level-label-alignment text:label-followed-by="listtab" fo:margin-left="1.97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1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1">
        <style:list-level-properties text:space-before="1.0736in" text:min-label-width="0.5in" text:list-level-position-and-space-mode="label-alignment">
          <style:list-level-label-alignment text:label-followed-by="listtab" fo:margin-left="1.573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1" style:num-format="一, 十, 一百(繁), ...">
        <style:list-level-properties text:space-before="0in" text:min-label-width="0.6875in" text:list-level-position-and-space-mode="label-alignment">
          <style:list-level-label-alignment text:label-followed-by="listtab" fo:margin-left="0.6875in" fo:text-indent="-0.68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text:style-name="WW_CharLFO18LVL2" style:num-suffix="、" style:num-list-format-name="NLF2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1" style:num-format="1">
        <style:list-level-properties text:space-before="1.0736in" text:min-label-width="0.5in" text:list-level-position-and-space-mode="label-alignment">
          <style:list-level-label-alignment text:label-followed-by="listtab" fo:margin-left="1.573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1">
        <style:list-level-properties text:space-before="1.1375in" text:min-label-width="0.5in" text:list-level-position-and-space-mode="label-alignment">
          <style:list-level-label-alignment text:label-followed-by="listtab" fo:margin-left="1.63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708in" text:min-label-width="0.3333in" text:list-level-position-and-space-mode="label-alignment">
          <style:list-level-label-alignment text:label-followed-by="listtab" fo:margin-left="1.804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041in" text:min-label-width="0.3333in" text:list-level-position-and-space-mode="label-alignment">
          <style:list-level-label-alignment text:label-followed-by="listtab" fo:margin-left="2.1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375in" text:min-label-width="0.3333in" text:list-level-position-and-space-mode="label-alignment">
          <style:list-level-label-alignment text:label-followed-by="listtab" fo:margin-left="2.470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708in" text:min-label-width="0.3333in" text:list-level-position-and-space-mode="label-alignment">
          <style:list-level-label-alignment text:label-followed-by="listtab" fo:margin-left="2.804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041in" text:min-label-width="0.3333in" text:list-level-position-and-space-mode="label-alignment">
          <style:list-level-label-alignment text:label-followed-by="listtab" fo:margin-left="3.1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375in" text:min-label-width="0.3333in" text:list-level-position-and-space-mode="label-alignment">
          <style:list-level-label-alignment text:label-followed-by="listtab" fo:margin-left="3.470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708in" text:min-label-width="0.3333in" text:list-level-position-and-space-mode="label-alignment">
          <style:list-level-label-alignment text:label-followed-by="listtab" fo:margin-left="3.804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8041in" text:min-label-width="0.3333in" text:list-level-position-and-space-mode="label-alignment">
          <style:list-level-label-alignment text:label-followed-by="listtab" fo:margin-left="4.1375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1">
        <style:list-level-properties text:space-before="1.1375in" text:min-label-width="0.3333in" text:list-level-position-and-space-mode="label-alignment">
          <style:list-level-label-alignment text:label-followed-by="listtab" fo:margin-left="1.470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708in" text:min-label-width="0.3333in" text:list-level-position-and-space-mode="label-alignment">
          <style:list-level-label-alignment text:label-followed-by="listtab" fo:margin-left="1.804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041in" text:min-label-width="0.3333in" text:list-level-position-and-space-mode="label-alignment">
          <style:list-level-label-alignment text:label-followed-by="listtab" fo:margin-left="2.1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375in" text:min-label-width="0.3333in" text:list-level-position-and-space-mode="label-alignment">
          <style:list-level-label-alignment text:label-followed-by="listtab" fo:margin-left="2.470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708in" text:min-label-width="0.3333in" text:list-level-position-and-space-mode="label-alignment">
          <style:list-level-label-alignment text:label-followed-by="listtab" fo:margin-left="2.804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041in" text:min-label-width="0.3333in" text:list-level-position-and-space-mode="label-alignment">
          <style:list-level-label-alignment text:label-followed-by="listtab" fo:margin-left="3.1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375in" text:min-label-width="0.3333in" text:list-level-position-and-space-mode="label-alignment">
          <style:list-level-label-alignment text:label-followed-by="listtab" fo:margin-left="3.470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708in" text:min-label-width="0.3333in" text:list-level-position-and-space-mode="label-alignment">
          <style:list-level-label-alignment text:label-followed-by="listtab" fo:margin-left="3.804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8041in" text:min-label-width="0.3333in" text:list-level-position-and-space-mode="label-alignment">
          <style:list-level-label-alignment text:label-followed-by="listtab" fo:margin-left="4.1375in" fo:text-indent="-0.3333in"/>
        </style:list-level-properties>
      </text:list-level-style-number>
    </text:list-style>
    <text:list-style style:name="LFO24">
      <text:list-level-style-number text:level="1" text:style-name="WW_CharLFO24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4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text:style-name="WW_CharLFO25LVL2" style:num-suffix="、" style:num-list-format-name="NLF4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．" style:num-list-format-name="NLF4" style:num-format="1">
        <style:list-level-properties text:space-before="1.4069in" text:min-label-width="0.5in" text:list-level-position-and-space-mode="label-alignment">
          <style:list-level-label-alignment text:label-followed-by="listtab" fo:margin-left="1.9069in" fo:text-indent="-0.5in"/>
        </style:list-level-properties>
      </text:list-level-style-number>
      <text:list-level-style-number text:level="4" style:num-suffix="." style:num-list-format-name="NLF4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list-format-name="NLF0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text:style-name="WW_CharLFO26LVL2" style:num-prefix="(" style:num-suffix=")" style:num-list-format-name="NLF0" style:num-format="一, 十, 一百(繁), ...">
        <style:list-level-properties text:space-before="3.1506in" text:min-label-width="0.5in" text:list-level-position-and-space-mode="label-alignment">
          <style:list-level-label-alignment text:label-followed-by="listtab" fo:margin-left="3.6506in" fo:text-indent="-0.5in"/>
        </style:list-level-properties>
      </text:list-level-style-number>
      <text:list-level-style-number text:level="3" text:style-name="WW_CharLFO26LVL3" style:num-suffix="." style:num-list-format-name="NLF0" style:num-format="1">
        <style:list-level-properties text:space-before="2.5375in" text:min-label-width="0.25in" text:list-level-position-and-space-mode="label-alignment">
          <style:list-level-label-alignment text:label-followed-by="listtab" fo:margin-left="2.787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5375in" text:min-label-width="0.3333in" text:list-level-position-and-space-mode="label-alignment">
          <style:list-level-label-alignment text:label-followed-by="listtab" fo:margin-left="3.870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375in" text:min-label-width="0.3333in" text:list-level-position-and-space-mode="label-alignment">
          <style:list-level-label-alignment text:label-followed-by="listtab" fo:margin-left="4.8708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2" style:num-format="一, 十, 一百(繁), ...">
        <style:list-level-properties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152in" text:min-label-width="0.3333in" text:list-level-position-and-space-mode="label-alignment">
          <style:list-level-label-alignment text:label-followed-by="listtab" fo:margin-left="3.74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3611in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3" style:parent-style-name="內文" style:family="paragraph">
      <style:paragraph-properties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" style:parent-style-name="內文" style:family="paragraph">
      <style:paragraph-properties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" style:parent-style-name="內文" style:family="paragraph">
      <style:paragraph-properties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6" style:parent-style-name="內文" style:family="paragraph">
      <style:paragraph-properties fo:text-align="justify" fo:line-height="0.375in" fo:margin-left="0.4666in" fo:text-indent="-0.4666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7" style:parent-style-name="內文" style:family="paragraph">
      <style:paragraph-properties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8" style:parent-style-name="內文" style:family="paragraph">
      <style:paragraph-properties fo:text-align="justify" fo:line-height="0.3611in" fo:margin-left="0.7486in" fo:text-indent="-0.4534in">
        <style:tab-stops>
          <style:tab-stop style:type="left" style:position="-0.7486in"/>
          <style:tab-stop style:type="left" style:position="0in"/>
        </style:tab-stops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P67" style:parent-style-name="內文" style:family="paragraph">
      <style:paragraph-properties fo:text-align="justify" fo:line-height="0.3611in" fo:margin-left="0.7486in" fo:text-indent="-0.4534in">
        <style:tab-stops>
          <style:tab-stop style:type="left" style:position="-0.7486in"/>
          <style:tab-stop style:type="left" style:position="0in"/>
        </style:tab-stops>
      </style:paragraph-properties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6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17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18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20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21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22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P123" style:parent-style-name="內文" style:family="paragraph">
      <style:paragraph-properties fo:text-align="justify" fo:line-height="0.3611in" fo:margin-left="0.7486in" fo:text-indent="-0.4534in">
        <style:tab-stops>
          <style:tab-stop style:type="left" style:position="-0.7486in"/>
          <style:tab-stop style:type="left" style:position="0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8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P144" style:parent-style-name="內文" style:family="paragraph">
      <style:paragraph-properties fo:text-align="justify" fo:line-height="0.3611in" fo:margin-left="0.7486in" fo:text-indent="-0.4534in">
        <style:tab-stops>
          <style:tab-stop style:type="left" style:position="-0.7486in"/>
          <style:tab-stop style:type="left" style:position="0in"/>
        </style:tab-stops>
      </style:paragraph-properties>
    </style:style>
    <style:style style:name="T14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76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P179" style:parent-style-name="內文" style:family="paragraph">
      <style:paragraph-properties fo:text-align="justify" fo:line-height="0.3611in" fo:margin-left="0.7486in" fo:text-indent="-0.4534in">
        <style:tab-stops>
          <style:tab-stop style:type="left" style:position="-0.7486in"/>
          <style:tab-stop style:type="left" style:position="0in"/>
        </style:tab-stops>
      </style:paragraph-properties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8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359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360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361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P362" style:parent-style-name="內文" style:family="paragraph">
      <style:paragraph-properties fo:text-align="justify" fo:line-height="0.3611in" fo:margin-left="0.7486in" fo:text-indent="-0.4534in">
        <style:tab-stops>
          <style:tab-stop style:type="left" style:position="-0.7486in"/>
          <style:tab-stop style:type="left" style:position="0in"/>
        </style:tab-stops>
      </style:paragraph-properties>
    </style:style>
    <style:style style:name="T36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90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391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392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393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P394" style:parent-style-name="內文" style:family="paragraph">
      <style:paragraph-properties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5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6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7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8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9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0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1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2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3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4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5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6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7" style:parent-style-name="內文" style:family="paragraph">
      <style:paragraph-properties fo:text-align="center"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09" style:family="table-column">
      <style:table-column-properties style:column-width="0.5118in"/>
    </style:style>
    <style:style style:name="TableColumn410" style:family="table-column">
      <style:table-column-properties style:column-width="1.2423in"/>
    </style:style>
    <style:style style:name="TableColumn411" style:family="table-column">
      <style:table-column-properties style:column-width="3.9375in"/>
    </style:style>
    <style:style style:name="TableColumn412" style:family="table-column">
      <style:table-column-properties style:column-width="1.3277in"/>
    </style:style>
    <style:style style:name="Table408" style:family="table">
      <style:table-properties style:width="7.0194in" fo:margin-left="0in" table:align="center"/>
    </style:style>
    <style:style style:name="TableRow413" style:family="table-row">
      <style:table-row-properties style:min-row-height="0.3944in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style:text-autospace="none" fo:text-align="center" fo:line-height="0.3055in" fo:margin-left="0.0104in">
        <style:tab-stops/>
      </style:paragraph-properties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text-autospace="none" fo:text-align="center" fo:line-height="0.3055in" fo:margin-left="0.0118in">
        <style:tab-stops/>
      </style:paragraph-properties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text-autospace="none" fo:text-align="center" fo:line-height="0.3055in" fo:margin-left="0.0118in">
        <style:tab-stops/>
      </style:paragraph-properties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style:text-autospace="none" fo:text-align="center" fo:line-height="0.3055in" fo:margin-right="0.0201in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Row422" style:family="table-row">
      <style:table-row-properties style:min-row-height="0.3944in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Web" style:family="paragraph">
      <style:paragraph-properties fo:text-align="center" fo:margin-bottom="0in" style:line-height-at-least="0in"/>
      <style:text-properties style:font-name="標楷體" style:font-name-asian="標楷體" style:font-name-complex="Calibri" fo:font-weight="bold" style:font-weight-asian="bold" fo:font-size="16pt" style:font-size-asian="16pt" style:font-size-complex="16pt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Web" style:family="paragraph">
      <style:paragraph-properties fo:text-align="justify" fo:margin-bottom="0in" style:line-height-at-least="0in"/>
      <style:text-properties style:font-name="標楷體" style:font-name-asian="標楷體" style:font-name-complex="Calibri" fo:font-weight="bold" style:font-weight-asian="bold" fo:font-size="16pt" style:font-size-asian="16pt" style:font-size-complex="16pt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style:text-autospace="none" fo:text-align="justify" fo:line-height="0.3055in" fo:margin-right="0.0201in"/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ableRow431" style:family="table-row">
      <style:table-row-properties style:min-row-height="0.3944in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Web" style:family="paragraph">
      <style:paragraph-properties fo:text-align="center" fo:margin-bottom="0in" style:line-height-at-least="0in"/>
      <style:text-properties style:font-name="標楷體" style:font-name-asian="標楷體" style:font-name-complex="Calibri" fo:font-weight="bold" style:font-weight-asian="bold" fo:font-size="16pt" style:font-size-asian="16pt" style:font-size-complex="16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Web" style:family="paragraph">
      <style:paragraph-properties fo:text-align="justify" fo:margin-bottom="0in" style:line-height-at-least="0in"/>
      <style:text-properties style:font-name="標楷體" style:font-name-asian="標楷體" style:font-name-complex="Calibri" fo:font-weight="bold" style:font-weight-asian="bold" fo:font-size="16pt" style:font-size-asian="16pt" style:font-size-complex="16pt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text-autospace="none" fo:text-align="justify" fo:line-height="0.3055in" fo:margin-right="0.0201in"/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ableRow440" style:family="table-row">
      <style:table-row-properties style:min-row-height="0.3944in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Web" style:family="paragraph">
      <style:paragraph-properties fo:text-align="center" fo:margin-bottom="0in" style:line-height-at-least="0in"/>
      <style:text-properties style:font-name="標楷體" style:font-name-asian="標楷體" style:font-name-complex="Calibri" fo:font-weight="bold" style:font-weight-asian="bold" fo:font-size="16pt" style:font-size-asian="16pt" style:font-size-complex="16pt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Web" style:family="paragraph">
      <style:paragraph-properties fo:text-align="justify" fo:margin-bottom="0in" style:line-height-at-least="0in"/>
      <style:text-properties style:font-name="標楷體" style:font-name-asian="標楷體" style:font-name-complex="Calibri" fo:font-weight="bold" style:font-weight-asian="bold" fo:font-size="16pt" style:font-size-asian="16pt" style:font-size-complex="16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style:text-autospace="none" fo:text-align="justify" fo:line-height="0.3055in" fo:margin-right="0.0201in"/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TableRow449" style:family="table-row">
      <style:table-row-properties style:min-row-height="0.3944in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Web" style:family="paragraph">
      <style:paragraph-properties fo:text-align="center" fo:margin-bottom="0in" style:line-height-at-least="0in"/>
      <style:text-properties style:font-name="標楷體" style:font-name-asian="標楷體" style:font-name-complex="Calibri" fo:font-weight="bold" style:font-weight-asian="bold" fo:font-size="16pt" style:font-size-asian="16pt" style:font-size-complex="16pt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Web" style:family="paragraph">
      <style:paragraph-properties fo:text-align="justify" fo:margin-bottom="0in" style:line-height-at-least="0in"/>
      <style:text-properties style:font-name="標楷體" style:font-name-asian="標楷體" style:font-name-complex="Calibri" fo:font-weight="bold" style:font-weight-asian="bold" fo:font-size="16pt" style:font-size-asian="16pt" style:font-size-complex="16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style:text-autospace="none" fo:text-align="justify" fo:line-height="0.3055in" fo:margin-right="0.0201in"/>
      <style:text-properties style:font-name="標楷體" style:font-name-asian="標楷體" fo:font-weight="bold" style:font-weight-asian="bold" fo:color="#0070C0" fo:font-size="16pt" style:font-size-asian="16pt" style:font-size-complex="16pt"/>
    </style:style>
    <style:style style:name="P458" style:parent-style-name="內文" style:family="paragraph">
      <style:paragraph-properties fo:text-align="center"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59" style:parent-style-name="內文" style:family="paragraph">
      <style:paragraph-properties style:text-autospace="none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60" style:parent-style-name="內文" style:family="paragraph">
      <style:paragraph-properties fo:line-height="0.375in"/>
      <style:text-properties style:font-name="標楷體" style:font-name-asian="標楷體" fo:font-weight="bold" style:font-weight-asian="bold" fo:color="#000000" fo:font-size="16pt" style:font-size-asian="16pt" style:font-size-complex="16pt"/>
    </style:style>
  </office:automatic-styles>
  <office:body>
    <office:text text:use-soft-page-breaks="true">
      <text:p text:style-name="P1">臺中市政府第731次市政會議紀錄</text:p>
      <text:list text:style-name="LFO2" text:continue-numbering="true">
        <text:list-item>
          <text:p text:style-name="P3">時間：115年9月1日（星期二）上午9時30分</text:p>
        </text:list-item>
        <text:list-item>
          <text:p text:style-name="P4">地點：市政大樓9樓市政廳</text:p>
        </text:list-item>
        <text:list-item>
          <text:p text:style-name="P5">主持人：盧市長秀燕<text:s text:c="16"/>紀錄：陳姿伶</text:p>
        </text:list-item>
        <text:list-item>
          <text:p text:style-name="P6">討論提案：1件法規案、3件墊付案照案通過；法規案送請法制局發布，墊付案送請臺中市議會審議。（詳如附件）</text:p>
        </text:list-item>
        <text:list-item>
          <text:p text:style-name="P7">市長致詞暨指（裁）示事項：</text:p>
        </text:list-item>
      </text:list>
      <text:list text:style-name="LFO1" text:continue-numbering="true">
        <text:list-item>
          <text:p text:style-name="P8"><text:span text:style-name="T9">昨天8月31日是新學期開學日，</text:span><text:span text:style-name="T10">而臺中也有</text:span><text:span text:style-name="T11">4所新設學校正式開學，包括南興國民中學、廍子</text:span><text:span text:style-name="T12">國民中學、文山國民中學及北屯區南興國民小學迎接第一屆學生。</text:span><text:span text:style-name="T13">在市民家人與市府團隊的共同努力下，</text:span><text:span text:style-name="T14">臺</text:span><text:span text:style-name="T15">中市近年發展</text:span><text:span text:style-name="T16">迅速</text:span><text:span text:style-name="T17">，人口不減反增</text:span><text:span text:style-name="T18">，</text:span><text:span text:style-name="T19">因此本人拍板定案設立10所新學校，前面幾所已經陸續招生，</text:span><text:span text:style-name="T20">第 10 所學校為烏日區「旭日國小」也已在今年7月開工新建，另規劃啟動第11所梧棲區「文九」新設校前置作業，以因應海線地區人口蓬勃發展及就學需求</text:span><text:span text:style-name="T21">。除此之外，我們也注意到孩子每天有很長的時間在學校學習，課桌椅是陪伴孩子最久、也是最基本的學習設備之一，孩子會長高，課桌椅也應該跟著</text:span><text:span text:style-name="T22">孩子一起長大，但超過半世紀以來桌椅都是木</text:span><text:span text:style-name="T23">質</text:span><text:span text:style-name="T24">課桌椅並不舒適，也</text:span><text:span text:style-name="T25">可能影響</text:span><text:span text:style-name="T26">學</text:span><text:span text:style-name="T27">習</text:span><text:span text:style-name="T28">效果與成長發育，因此市府推出「陪你長大～全面採用可調式課桌椅」計畫，投入近4.9</text:span><text:span text:style-name="T29">億元，全面汰換本市國中小</text:span><text:span text:style-name="T30">16萬多套</text:span><text:span text:style-name="T31">木</text:span><text:span text:style-name="T32">質</text:span><text:span text:style-name="T33">課桌椅</text:span><text:span text:style-name="T34">，這項計畫從114年8月起分三期推動</text:span><text:span text:style-name="T35">，</text:span><text:span text:style-name="T36">原訂今年底完成，在教育局的努力下提早於115年8月29日全數配送完成，趕在115</text:span><text:span text:style-name="T37">學年度開學前全面到位，</text:span><text:span text:style-name="T38">讓</text:span><text:span text:style-name="T39">臺</text:span><text:span text:style-name="T40">中市成為六都唯一全面完成課桌椅升級的城市</text:span><text:span text:style-name="T41">。</text:span><text:span text:style-name="T42">本人昨日</text:span><text:span text:style-name="T43">也前往學校視察免費午餐開辦，看到</text:span><text:soft-page-break/><text:span text:style-name="T44">學童</text:span><text:span text:style-name="T45">使用新的</text:span><text:span text:style-name="T46">課桌椅</text:span><text:span text:style-name="T47">讓</text:span><text:span text:style-name="T48">我感到非常欣慰</text:span><text:span text:style-name="T49">，</text:span><text:span text:style-name="T50">本</text:span><text:span text:style-name="T51">府對</text:span><text:span text:style-name="T52">於</text:span><text:span text:style-name="T53">教育的投資不遺餘力，從「免費營養午餐」、「</text:span><text:span text:style-name="T54">臺</text:span><text:span text:style-name="T55">中有鈣讚2.0」、「可調式課桌椅汰換」、「新設學校」均已陸續完善，給予</text:span><text:span text:style-name="T56">臺</text:span><text:span text:style-name="T57">中學子最優質的成長環境</text:span><text:span text:style-name="T58">。</text:span><text:span text:style-name="T59"><text:s/></text:span><text:span text:style-name="T60">(辦理</text:span><text:span text:style-name="T61">機關</text:span><text:span text:style-name="T62">：</text:span><text:span text:style-name="T63">教</text:span><text:span text:style-name="T64">育</text:span><text:span text:style-name="T65">局</text:span><text:span text:style-name="T66">)</text:span></text:p>
        </text:list-item>
        <text:list-item>
          <text:p text:style-name="P67"><text:span text:style-name="T68">為了節能減碳</text:span><text:span text:style-name="T69">、</text:span><text:span text:style-name="T70">改善空污</text:span><text:span text:style-name="T71">並</text:span><text:span text:style-name="T72">節約能源，在日常的大眾運輸與通學動線上，市</text:span><text:span text:style-name="T73">府</text:span><text:span text:style-name="T74">推動了</text:span><text:span text:style-name="T75">幾項重要</text:span><text:span text:style-name="T76">措施</text:span><text:span text:style-name="T77">。首先，</text:span><text:span text:style-name="T78">台灣大道上的雙節公車陸續達到服務年限，我</text:span><text:span text:style-name="T79">們</text:span><text:span text:style-name="T80">進行</text:span><text:span text:style-name="T81">汰舊換新，</text:span><text:span text:style-name="T82">於</text:span><text:span text:style-name="T83">7月起已經有37輛全新的電動巴士投入營運，主要行駛臺灣大道幹線，目前全市公車已有</text:span><text:span text:style-name="T84">超過</text:span><text:span text:style-name="T85">一半</text:span><text:span text:style-name="T86">是</text:span><text:span text:style-name="T87">電動巴士</text:span><text:span text:style-name="T88">；</text:span><text:span text:style-name="T89">近日</text:span><text:span text:style-name="T90">也</text:span><text:span text:style-name="T91">有民眾向我表達，電動公車行</text:span><text:span text:style-name="T92">駛</text:span><text:span text:style-name="T93">相當安靜</text:span><text:span text:style-name="T94">，</text:span><text:span text:style-name="T95">讓城市少</text:span><text:span text:style-name="T96">了</text:span><text:span text:style-name="T97">一點噪音、多</text:span><text:span text:style-name="T98">了</text:span><text:span text:style-name="T99">一點清新空氣</text:span><text:span text:style-name="T100">，因</text:span><text:span text:style-name="T101">此未來市府會持續推動大眾運輸電動化，逐步汰換老舊車輛，打造更環保</text:span><text:span text:style-name="T102">的</text:span><text:span text:style-name="T103">城市</text:span><text:span text:style-name="T104">。另</text:span><text:span text:style-name="T105">外，因應昨天各校開學，交通局在暑假期間已經超前部署，針對通學人流優化了公車路線，配合新學區調整動線，</text:span><text:span text:style-name="T106">深受學生與上班族喜愛的</text:span><text:span text:style-name="T107">200、500、700及900路「跳蛙公車」</text:span><text:span text:style-name="T108">已經全面恢復，臺中市公車一年約八千萬趟次</text:span><text:span text:style-name="T109">，調度相當辛苦，</text:span><text:span text:style-name="T110">感</text:span><text:span text:style-name="T111">謝</text:span><text:span text:style-name="T112">感謝交通局團隊持續精進，讓孩子每天上學、放學都能有更安全</text:span><text:span text:style-name="T113">便</text:span><text:span text:style-name="T114">利的交通環境</text:span><text:span text:style-name="T115">。</text:span><text:span text:style-name="T116">(辦理</text:span><text:span text:style-name="T117">機關</text:span><text:span text:style-name="T118">：</text:span><text:span text:style-name="T119">交</text:span><text:span text:style-name="T120">通</text:span><text:span text:style-name="T121">局</text:span><text:span text:style-name="T122">)</text:span></text:p>
        </text:list-item>
        <text:list-item>
          <text:p text:style-name="P123"><text:span text:style-name="T124">改善空污是</text:span><text:span text:style-name="T125">市</text:span><text:span text:style-name="T126">府長期以來</text:span><text:span text:style-name="T127">重要的施政目標，同</text:span><text:span text:style-name="T128">時</text:span><text:span text:style-name="T129">我們</text:span><text:span text:style-name="T130">的</text:span><text:span text:style-name="T131">永續</text:span><text:span text:style-name="T132">治理成績也受到國內外的肯定，近期公布的「2026</text:span><text:span text:style-name="T133">亞太暨台灣永續行動獎」本</text:span><text:span text:style-name="T134">市一舉拿下19項大獎，獲獎數居六都第一，不僅奪得6金、8銀、4銅，更從亞太地區眾多參獎城市中脫穎而出，獲得「宜居永續城市獎Excellent City</text:span><text:span text:style-name="T135">」，這項成績相當不容易，感謝大家的努</text:span><text:span text:style-name="T136">力</text:span><text:span text:style-name="T137">。</text:span><text:span text:style-name="T138">(辦理</text:span><text:span text:style-name="T139">機關</text:span><text:span text:style-name="T140">：</text:span><text:span text:style-name="T141">本</text:span><text:span text:style-name="T142">府各機關</text:span><text:span text:style-name="T143">)</text:span></text:p>
        </text:list-item>
        <text:list-item>
          <text:p text:style-name="P144"><text:span text:style-name="T145">近年匹克球在</text:span><text:span text:style-name="T146">臺</text:span><text:span text:style-name="T147">灣越來越流行，也受到不同年齡層喜愛，從小朋友到長輩都可以參與，</text:span><text:span text:style-name="T148">「</text:span><text:span text:style-name="T149">亞洲菁英匹克球聯盟2026創始賽季</text:span><text:span text:style-name="T150">」</text:span><text:span text:style-name="T151">首站更</text:span><text:span text:style-name="T152">是</text:span><text:span text:style-name="T153">選在</text:span><text:span text:style-name="T154">臺中開打，</text:span><text:span text:style-name="T155">上週六、日(</text:span><text:span text:style-name="T156">8月</text:span><text:span text:style-name="T157">29、30日)</text:span><text:span text:style-name="T158">於</text:span><text:span text:style-name="T159">臺中車站二樓廣場平台</text:span><text:span text:style-name="T160">舉辦</text:span><text:span text:style-name="T161">；</text:span><text:span text:style-name="T162">除了</text:span><text:span text:style-name="T163">這次的城市巡迴賽之外，今年10月14日至17日運動局也將首次舉辦「2026台中國際匹克球公開賽」，歡迎有興趣挑戰的市民朋友</text:span><text:span text:style-name="T164">在9月11日報名截止前</text:span><text:span text:style-name="T165">踴躍報名，屆時會有國內外選手來到臺中參賽，對臺中的匹克球發展來說是很重要的國際賽事，歡迎大家到現場觀賽，一起感受匹克球的魅力。另外，也感謝運動局也注意到國際流行趨勢的運動項目，於</text:span><text:span text:style-name="T166">8月30日舉辦</text:span><text:span text:style-name="T167">「2026台中戰鬥陀螺嘉年華」</text:span><text:span text:style-name="T168">，</text:span><text:span text:style-name="T169">受到外界的重視與討論，</text:span><text:span text:style-name="T170">展現市府團隊緊跟時代潮流、推動新興運動的創新思維</text:span><text:span text:style-name="T171">。</text:span><text:span text:style-name="T172">(辦理</text:span><text:span text:style-name="T173">機關</text:span><text:span text:style-name="T174">：</text:span><text:span text:style-name="T175">運</text:span><text:span text:style-name="T176">動</text:span><text:span text:style-name="T177">局</text:span><text:span text:style-name="T178">)</text:span></text:p>
        </text:list-item>
        <text:list-item>
          <text:p text:style-name="P179"><text:span text:style-name="T180">針對今日</text:span><text:span text:style-name="T181">財</text:span><text:span text:style-name="T182">政局「</text:span><text:span text:style-name="T183">穩健財政</text:span><text:span text:style-name="T184">，</text:span><text:span text:style-name="T185">為城市建設加速</text:span><text:span text:style-name="T186">」</text:span><text:span text:style-name="T187">專</text:span><text:span text:style-name="T188">案報告，</text:span><text:span text:style-name="T189">施政要有</text:span><text:span text:style-name="T190">預算</text:span><text:span text:style-name="T191">，城市</text:span><text:span text:style-name="T192">才能建設</text:span><text:span text:style-name="T193">，近</text:span><text:span text:style-name="T194">年外界對於臺中從道路整修到興建多項重大建設相當驚嘆，比如去年底甫落成的綠美圖、今年初啟用的國際會展中心、新</text:span><text:span text:style-name="T195">設</text:span><text:span text:style-name="T196">學校等，都吸引</text:span><text:span text:style-name="T197">各</text:span><text:span text:style-name="T198">縣市政府前來參觀仿效</text:span><text:span text:style-name="T199">。</text:span><text:span text:style-name="T200">臺中可以有今天的成績，源自於穩健的財政，</text:span><text:span text:style-name="T201">本人</text:span><text:span text:style-name="T202">過去擔任立委時，有</text:span><text:span text:style-name="T203">近十年</text:span><text:span text:style-name="T204">時間</text:span><text:span text:style-name="T205">都在財政委員會，</text:span><text:span text:style-name="T206">因此一就任市長時，首要任務就是將財政做好，</text:span><text:span text:style-name="T207">上任至今我們已</text:span><text:span text:style-name="T208">為市民成功減債234億</text:span><text:span text:style-name="T209">元</text:span><text:span text:style-name="T210">，</text:span><text:span text:style-name="T211">人均負債</text:span><text:span text:style-name="T212">更</text:span><text:span text:style-name="T213">是</text:span><text:span text:style-name="T214">本人上任</text:span><text:span text:style-name="T215">以來最低，</text:span><text:span text:style-name="T216">從3.67萬元</text:span><text:span text:style-name="T217">降到</text:span><text:span text:style-name="T218">至2.78萬</text:span><text:span text:style-name="T219">元</text:span><text:span text:style-name="T220">。</text:span><text:span text:style-name="T221">市府近年一方面積極開源，一方面嚴守財政紀律，歲入由108年1,205億元成長至115年1,867億元，增幅55%，自有財源也由914億元增加至1,476億元</text:span><text:span text:style-name="T222">；</text:span><text:span text:style-name="T223">穩健財政也支撐重大建設推進，</text:span><text:span text:style-name="T224">以</text:span><text:span text:style-name="T225">今年3</text:span><text:span text:style-name="T226">月</text:span><text:span text:style-name="T227">25</text:span><text:span text:style-name="T228">日</text:span><text:span text:style-name="T229">啟用的國際會展中心</text:span><text:soft-page-break/><text:span text:style-name="T230">為例，高達</text:span><text:span text:style-name="T231">89億</text:span><text:span text:style-name="T232">元預算都是</text:span><text:span text:style-name="T233">市府</text:span><text:span text:style-name="T234">自籌財源完成</text:span><text:span text:style-name="T235">，至今已超過200萬人次前來參展、看展與消費；</text:span><text:span text:style-name="T236">綠美圖</text:span><text:span text:style-name="T237">約</text:span><text:span text:style-name="T238">53億</text:span><text:span text:style-name="T239">元預算</text:span><text:span text:style-name="T240">也是</text:span><text:span text:style-name="T241">我們自行</text:span><text:span text:style-name="T242">籌措</text:span><text:span text:style-name="T243">，</text:span><text:span text:style-name="T244">於</text:span><text:span text:style-name="T245">去年12</text:span><text:span text:style-name="T246">月</text:span><text:span text:style-name="T247">25</text:span><text:span text:style-name="T248">日落</text:span><text:span text:style-name="T249">成啟用</text:span><text:span text:style-name="T250">後</text:span><text:span text:style-name="T251">，</text:span><text:span text:style-name="T252">更成為</text:span><text:a xlink:href="https://tw.news.yahoo.com/tag/%E5%9C%8B%E9%9A%9B" office:target-frame-name="_top" xlink:show="replace"><text:span text:style-name="T253">國際</text:span></text:a><text:span text:style-name="T254">知名建築與設計媒體列入</text:span><text:a xlink:href="https://tw.news.yahoo.com/tag/2025%E5%B9%B4" office:target-frame-name="_top" xlink:show="replace"><text:span text:style-name="T255">2025年</text:span></text:a><text:span text:style-name="T256">全球10座最受矚目的</text:span><text:a xlink:href="https://tw.news.yahoo.com/tag/%E5%8D%9A%E7%89%A9%E9%A4%A8%E8%88%87%E7%BE%8E%E8%A1%93%E9%A4%A8" office:target-frame-name="_top" xlink:show="replace"><text:span text:style-name="T257">博物館與美術館</text:span></text:a><text:span text:style-name="T258">之一</text:span><text:span text:style-name="T259">，</text:span><text:span text:style-name="T260">參觀人潮</text:span><text:span text:style-name="T261">迄</text:span><text:span text:style-name="T262">今已</text:span><text:span text:style-name="T263">超過</text:span><text:span text:style-name="T264">186萬人</text:span><text:span text:style-name="T265">次；除此之外，目前正在</text:span><text:span text:style-name="T266">興建中的巨蛋，</text:span><text:span text:style-name="T267">市府</text:span><text:span text:style-name="T268">投資</text:span><text:span text:style-name="T269">約</text:span><text:span text:style-name="T270">100億元</text:span><text:span text:style-name="T271">；</text:span><text:span text:style-name="T272">我們也恢復</text:span><text:span text:style-name="T273">老</text:span><text:span text:style-name="T274">人健保，一年</text:span><text:span text:style-name="T275">預算</text:span><text:span text:style-name="T276">近</text:span><text:span text:style-name="T277">40億</text:span><text:span text:style-name="T278">元</text:span><text:span text:style-name="T279">，八年</text:span><text:span text:style-name="T280">就約</text:span><text:span text:style-name="T281">300多億</text:span><text:span text:style-name="T282">元；新設</text:span><text:span text:style-name="T283">10</text:span><text:span text:style-name="T284">所新學校</text:span><text:span text:style-name="T285">近</text:span><text:span text:style-name="T286">100億</text:span><text:span text:style-name="T287">元；雙十公車一年要花18億元；</text:span><text:span text:style-name="T288">市政路打通</text:span><text:span text:style-name="T289">則約</text:span><text:span text:style-name="T290">70</text:span><text:span text:style-name="T291">多</text:span><text:span text:style-name="T292">億</text:span><text:span text:style-name="T293">元；即將</text:span><text:span text:style-name="T294">落成啟用</text:span><text:span text:style-name="T295">的</text:span><text:span text:style-name="T296">大肚和美大橋</text:span><text:span text:style-name="T297">約</text:span><text:span text:style-name="T298">30</text:span><text:span text:style-name="T299">多</text:span><text:span text:style-name="T300">億</text:span><text:span text:style-name="T301">元；</text:span><text:span text:style-name="T302">東豐快</text:span><text:span text:style-name="T303">速道路約</text:span><text:span text:style-name="T304">200億</text:span><text:span text:style-name="T305">元</text:span><text:span text:style-name="T306">；</text:span><text:span text:style-name="T307">幫孩子蓋禮堂、生生喝鮮奶、美樂地計畫等也都要花費大量預算</text:span><text:span text:style-name="T308">，</text:span><text:span text:style-name="T309">全數都是市府自行籌措財源興建</text:span><text:span text:style-name="T310">。</text:span><text:span text:style-name="T311">除了市府自籌之外，</text:span><text:span text:style-name="T312">我們</text:span><text:span text:style-name="T313">積極透過民間投資模式引進資源，</text:span><text:span text:style-name="T314">首先</text:span><text:span text:style-name="T315">是</text:span><text:span text:style-name="T316">臺中市立老人復健綜合醫院新建營運移轉(BOT)案</text:span><text:span text:style-name="T317">，</text:span><text:span text:style-name="T318">民間投資逾</text:span><text:span text:style-name="T319">157億元</text:span><text:span text:style-name="T320">，</text:span><text:span text:style-name="T321">補足社區醫療不足，受到民眾的好評</text:span><text:span text:style-name="T322">，再來是</text:span><text:span text:style-name="T323">年底前</text:span><text:span text:style-name="T324">臺中市運動產業園區新建營運移轉(BOT)案</text:span><text:span text:style-name="T325">，</text:span><text:span text:style-name="T326">這就是臺中超巨蛋開發案，</text:span><text:span text:style-name="T327">將</text:span><text:span text:style-name="T328">比照市立醫院招商引資</text:span><text:span text:style-name="T329">。</text:span><text:span text:style-name="T330">總之，我們透過各種方法增加臺中建設</text:span><text:span text:style-name="T331">以及提供市民</text:span><text:span text:style-name="T332">需要的福利，</text:span><text:span text:style-name="T333">也感謝</text:span><text:span text:style-name="T334">財政局、地政局</text:span><text:span text:style-name="T335">、地稅局等在財政上的規劃與處理，</text:span><text:span text:style-name="T336">例如地政局</text:span><text:span text:style-name="T337">透過標售重劃區抵費地，</text:span><text:span text:style-name="T338">可</text:span><text:span text:style-name="T339">賣出約800億元的土地，</text:span><text:span text:style-name="T340">還本後</text:span><text:span text:style-name="T341">能自由拿來調度、建設的錢大約剩下600億元，這些</text:span><text:span text:style-name="T342">資金</text:span><text:span text:style-name="T343">不僅</text:span><text:span text:style-name="T344">全數挹注於地方基礎建設與開發成本，也讓市府在推動各項政策時更有餘裕</text:span><text:span text:style-name="T345">，</text:span><text:span text:style-name="T346">正因如此，</text:span><text:span text:style-name="T347">近幾年財政成績</text:span><text:span text:style-name="T348">臺中</text:span><text:span text:style-name="T349">在全國</text:span><text:span text:style-name="T350">名列前茅</text:span><text:span text:style-name="T351">，財政體質</text:span><text:span text:style-name="T352">也</text:span><text:span text:style-name="T353">更加穩健</text:span><text:span text:style-name="T354">，</text:span><text:span text:style-name="T355">未來</text:span><text:span text:style-name="T356">我們將持續落實福</text:span><text:span text:style-name="T357">利措施與市民補助，把每一分資源轉化為市民看得見、感受得到的幸福城市。</text:span><text:span text:style-name="T358">(辦理</text:span><text:soft-page-break/><text:span text:style-name="T359">機關：</text:span><text:span text:style-name="T360">本府各機關</text:span><text:span text:style-name="T361">)</text:span></text:p>
        </text:list-item>
        <text:list-item>
          <text:p text:style-name="P362"><text:span text:style-name="T363">每年春節、端午、中秋三大節日，是家家戶戶團圓的日子，但對弱勢及身心障礙朋友來說，生活往往更加不容易</text:span><text:span text:style-name="T364">，</text:span><text:span text:style-name="T365">為了提供他們實質的工作機會與自立更生的管道，社會局每年不僅積極輔導身心障礙團體製作多元產品，也編印採購目錄</text:span><text:span text:style-name="T366">供外界挑選</text:span><text:span text:style-name="T367">，我</text:span><text:span text:style-name="T368">翻開目錄發現品項非常豐富，除了常見的手工藝品、背包、鑰匙圈與裝飾品外，現在</text:span><text:span text:style-name="T369">更</text:span><text:span text:style-name="T370">開發</text:span><text:span text:style-name="T371">出</text:span><text:span text:style-name="T372">許多實用的生活好物，</text:span><text:span text:style-name="T373">包括</text:span><text:span text:style-name="T374">洗碗精、肥皂</text:span><text:span text:style-name="T375">、文具用品</text:span><text:span text:style-name="T376">等，甚至還有便當製作與清潔維護等服務</text:span><text:span text:style-name="T377">，例如</text:span><text:span text:style-name="T378">瑪利媽媽清潔高手工作隊</text:span><text:span text:style-name="T379">等，</text:span><text:span text:style-name="T380">在此</text:span><text:span text:style-name="T381">呼籲市民及各局處</text:span><text:span text:style-name="T382">在送禮或採購時</text:span><text:span text:style-name="T383">可以</text:span><text:span text:style-name="T384">優先選購</text:span><text:span text:style-name="T385">，</text:span><text:span text:style-name="T386">其他更多</text:span><text:span text:style-name="T387">產品資訊</text:span><text:span text:style-name="T388">可以</text:span><text:span text:style-name="T389">上網搜尋，實體目錄與採購細節也歡迎直接洽詢社會局。</text:span><text:span text:style-name="T390">(辦理機關：</text:span><text:span text:style-name="T391">社會局、</text:span><text:span text:style-name="T392">本府各機關</text:span><text:span text:style-name="T393">)</text:span></text:p>
        </text:list-item>
      </text:list>
      <text:list text:style-name="LFO2" text:continue-numbering="true">
        <text:list-item>
          <text:p text:style-name="P394">散會(上午10時25分)</text:p>
        </text:list-item>
      </text:list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p text:style-name="P402"/>
      <text:p text:style-name="P403"/>
      <text:p text:style-name="P404"/>
      <text:p text:style-name="P405"/>
      <text:p text:style-name="P406">附件：</text:p>
      <text:soft-page-break/>
      <text:p text:style-name="P407">臺中市政府第731次市政會議提案摘要表（115年9月1日）</text:p>
      <table:table table:style-name="Table408">
        <table:table-columns>
          <table:table-column table:style-name="TableColumn409"/>
          <table:table-column table:style-name="TableColumn410"/>
          <table:table-column table:style-name="TableColumn411"/>
          <table:table-column table:style-name="TableColumn412"/>
        </table:table-columns>
        <table:table-header-rows>
          <table:table-row table:style-name="TableRow413">
            <table:table-cell table:style-name="TableCell414">
              <text:p text:style-name="P415">案號</text:p>
            </table:table-cell>
            <table:table-cell table:style-name="TableCell416">
              <text:p text:style-name="P417">機關</text:p>
            </table:table-cell>
            <table:table-cell table:style-name="TableCell418">
              <text:p text:style-name="P419">摘要</text:p>
            </table:table-cell>
            <table:table-cell table:style-name="TableCell420">
              <text:p text:style-name="P421">決議</text:p>
            </table:table-cell>
          </table:table-row>
        </table:table-header-rows>
        <table:table-row table:style-name="TableRow422">
          <table:table-cell table:style-name="TableCell423">
            <text:p text:style-name="P424">教01</text:p>
          </table:table-cell>
          <table:table-cell table:style-name="TableCell425">
            <text:p text:style-name="P426">教育局</text:p>
          </table:table-cell>
          <table:table-cell table:style-name="TableCell427">
            <text:p text:style-name="P428">檢陳修正「臺中市高級中等學校學生獎懲委員會設置及審議辦法第十八條」草案1份，敬請審議。</text:p>
          </table:table-cell>
          <table:table-cell table:style-name="TableCell429">
            <text:p text:style-name="P430">照案通過，送請法制局發布。</text:p>
          </table:table-cell>
        </table:table-row>
        <table:table-row table:style-name="TableRow431">
          <table:table-cell table:style-name="TableCell432">
            <text:p text:style-name="P433">墊消01</text:p>
          </table:table-cell>
          <table:table-cell table:style-name="TableCell434">
            <text:p text:style-name="P435">消防局</text:p>
          </table:table-cell>
          <table:table-cell table:style-name="TableCell436">
            <text:p text:style-name="P437">內政部116年度全額補助本局辦理「村(里)防救災緊急維生設備建置」9,375萬元，擬請同意辦理先行墊付，敬請審議。</text:p>
          </table:table-cell>
          <table:table-cell table:style-name="TableCell438">
            <text:p text:style-name="P439">照案通過，送請臺中市議會審議。</text:p>
          </table:table-cell>
        </table:table-row>
        <table:table-row table:style-name="TableRow440">
          <table:table-cell table:style-name="TableCell441">
            <text:p text:style-name="P442">墊消02</text:p>
          </table:table-cell>
          <table:table-cell table:style-name="TableCell443">
            <text:p text:style-name="P444">消防局</text:p>
          </table:table-cell>
          <table:table-cell table:style-name="TableCell445">
            <text:p text:style-name="P446">內政部116年度全額補助本局辦理116年度「推動鄉(鎮、市、區)公所辦理HSEEP教育訓練」及「推動鄉(鎮、市、區)公所辦理防災協作中心桌上演習」合計870萬元整，擬請同意先行墊付，敬請審議。</text:p>
          </table:table-cell>
          <table:table-cell table:style-name="TableCell447">
            <text:p text:style-name="P448">照案通過，送請臺中市議會審議。</text:p>
          </table:table-cell>
        </table:table-row>
        <table:table-row table:style-name="TableRow449">
          <table:table-cell table:style-name="TableCell450">
            <text:p text:style-name="P451">墊消03</text:p>
          </table:table-cell>
          <table:table-cell table:style-name="TableCell452">
            <text:p text:style-name="P453">消防局</text:p>
          </table:table-cell>
          <table:table-cell table:style-name="TableCell454">
            <text:p text:style-name="P455">內政部116年度全額補助本局辦理「消防人力動員演習及教育訓練」400萬元，擬請同意辦理先行墊付，敬請審議。</text:p>
          </table:table-cell>
          <table:table-cell table:style-name="TableCell456">
            <text:p text:style-name="P457">照案通過，送請臺中市議會審議。</text:p>
          </table:table-cell>
        </table:table-row>
      </table:table>
      <text:p text:style-name="P458"/>
      <text:p text:style-name="P459"/>
      <text:p text:style-name="P4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?u" svg:font-family="s?u" style:font-family-generic="roman"/>
    <style:font-face style:name="標楷體....." svg:font-family="標楷體....." style:font-family-generic="roma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bottom="0.25in" fo:line-height="160%"/>
      <style:text-properties style:font-name="新細明體" style:font-name-complex="新細明體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超連結" style:display-name="超連結" style:family="text">
      <style:text-properties fo:font-style="normal" style:font-style-asian="normal" style:font-style-complex="normal" style:text-line-through-type="none" fo:color="#414141" style:text-underline-type="non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 style:parent-style-name="預設段落字型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skype_pnh_container" style:display-name="skype_pnh_container" style:family="text"/>
    <style:style style:name="skype_pnh_mark1" style:display-name="skype_pnh_mark1" style:family="text">
      <style:text-properties text:display="none"/>
    </style:style>
    <style:style style:name="skype_pnh_print_container_1399857774" style:display-name="skype_pnh_print_container_1399857774" style:family="text" style:parent-style-name="預設段落字型"/>
    <style:style style:name="skype_pnh_text_span" style:display-name="skype_pnh_text_span" style:family="text" style:parent-style-name="預設段落字型"/>
    <style:style style:name="skype_pnh_free_text_span" style:display-name="skype_pnh_free_text_span" style:family="text" style:parent-style-name="預設段落字型"/>
    <style:style style:name="問候" style:display-name="問候" style:family="paragraph" style:parent-style-name="內文" style:next-style-name="內文"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一標題" style:display-name="一標題" style:family="paragraph" style:parent-style-name="內文" style:default-outline-level="2">
      <style:paragraph-properties fo:widows="2" fo:orphans="2" fo:text-align="justify" fo:margin-top="0.1319in" fo:margin-bottom="0.0694in" fo:line-height="0.3333in"/>
      <style:text-properties style:font-name="標楷體" style:font-name-asian="標楷體" fo:font-weight="bold" style:font-weight-asian="bold" fo:font-size="16pt" style:font-size-asian="16pt" style:font-size-complex="14pt" fo:hyphenate="false"/>
    </style:style>
    <style:style style:name="一標題字元" style:display-name="一標題 字元" style:family="text">
      <style:text-properties style:font-name="標楷體" style:font-name-asian="標楷體" fo:font-weight="bold" style:font-weight-asian="bold" style:letter-kerning="true" fo:font-size="16pt" style:font-size-asian="16pt" style:font-size-complex="14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black_word_13pt1" style:display-name="black_word_13pt1" style:family="text">
      <style:text-properties style:font-name="s?u" style:font-name-complex="Times New Roman" fo:color="#000000" fo:font-size="10pt" style:font-size-asian="10pt" style:font-size-complex="10pt"/>
    </style:style>
    <style:style style:name="first" style:display-name="first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kword1" style:display-name="kword1" style:family="text">
      <style:text-properties fo:color="#505050"/>
    </style:style>
    <style:style style:name="middle" style:display-name="middle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xg_avatar7" style:display-name="xg_avatar7" style:family="text"/>
    <style:style style:name="fwb" style:display-name="fwb" style:family="text"/>
    <style:style style:name="usercontent" style:display-name="usercontent" style:family="text"/>
    <style:style style:name="註腳文字" style:display-name="註腳文字" style:family="paragraph" style:parent-style-name="內文">
      <style:paragraph-properties style:snap-to-layout-grid="false"/>
      <style:text-properties style:font-name="Calibri" fo:font-size="10pt" style:font-size-asian="10pt" style:font-size-complex="10pt" fo:hyphenate="false"/>
    </style:style>
    <style:style style:name="註腳文字字元" style:display-name="註腳文字 字元" style:family="text">
      <style:text-properties style:font-name="Calibri" style:font-name-asian="新細明體" style:font-name-complex="Times New Roman" style:letter-kerning="true"/>
    </style:style>
    <style:style style:name="註腳參照" style:display-name="註腳參照" style:family="text">
      <style:text-properties style:text-position="super 65%"/>
    </style:style>
    <style:style style:name="Default" style:display-name="Default" style:family="paragraph">
      <style:paragraph-properties fo:widows="0" fo:orphans="0" style:text-autospace="none"/>
      <style:text-properties style:font-name="標楷體....." style:font-name-asian="標楷體....." style:font-name-complex="標楷體....." fo:color="#000000" fo:font-size="12pt" style:font-size-asian="12pt" style:font-size-complex="12pt" fo:hyphenate="false"/>
    </style:style>
    <style:style style:name="apple-converted-space" style:display-name="apple-converted-space" style:family="text"/>
    <style:style style:name="langwithname" style:display-name="langwithname" style:family="text"/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class154" style:display-name="class154" style:family="text"/>
    <style:style style:name="註腳文字字元1" style:display-name="註腳文字 字元1" style:family="text">
      <style:text-properties fo:font-size="10pt" style:font-size-asian="10pt"/>
    </style:style>
    <style:style style:name="標題4字元" style:display-name="標題 4 字元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1LVL1" style:family="text">
      <style:text-properties style:font-name="標楷體" style:font-name-asian="標楷體" fo:font-weight="bold" style:font-weight-asian="bold" fo:color="#000000" fo:font-size="16pt" style:font-size-asian="16pt" style:font-size-complex="16pt" fo:language="en" fo:country="US"/>
    </style:style>
    <style:style style:name="WW_CharLFO1LVL2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1LVL3" style:family="text">
      <style:text-properties fo:color="#000000"/>
    </style:style>
    <style:style style:name="WW_CharLFO2LVL1" style:family="text">
      <style:text-properties fo:language="en" fo:country="US"/>
    </style:style>
    <style:style style:name="WW_CharLFO3LVL1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WW_CharLFO4LVL1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5LVL1" style:family="text">
      <style:text-properties fo:font-weight="bold" style:font-weight-asian="bold" fo:font-size="16pt" style:font-size-asian="16pt"/>
    </style:style>
    <style:style style:name="WW_CharLFO6LVL1" style:family="text">
      <style:text-properties style:use-window-font-color="true"/>
    </style:style>
    <style:style style:name="WW_CharLFO7LVL1" style:family="text">
      <style:text-properties fo:font-weight="bold" style:font-weight-asian="bold" fo:font-size="16pt" style:font-size-asian="16pt" style:font-size-complex="16pt"/>
    </style:style>
    <style:style style:name="WW_CharLFO10LVL1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11LVL1" style:family="text">
      <style:text-properties style:font-name="Calibri" style:font-name-asian="標楷體" style:font-name-complex="Calibri"/>
    </style:style>
    <style:style style:name="WW_CharLFO12LVL1" style:family="text">
      <style:text-properties style:font-name="Calibri" style:font-name-asian="標楷體" style:font-name-complex="Calibri"/>
    </style:style>
    <style:style style:name="WW_CharLFO13LVL1" style:family="text">
      <style:text-properties style:font-name="Calibri" style:font-name-asian="標楷體" style:font-name-complex="Calibri"/>
    </style:style>
    <style:style style:name="WW_CharLFO14LVL1" style:family="text">
      <style:text-properties style:font-name="Calibri" style:font-name-asian="標楷體" style:font-name-complex="Calibri"/>
    </style:style>
    <style:style style:name="WW_CharLFO15LVL1" style:family="text">
      <style:text-properties fo:language="en" fo:country="US"/>
    </style:style>
    <style:style style:name="WW_CharLFO16LVL1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17LVL1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18LVL1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18LVL2" style:family="text">
      <style:text-properties style:font-name="標楷體" style:font-name-asian="標楷體"/>
    </style:style>
    <style:style style:name="WW_CharLFO19LVL1" style:family="text">
      <style:text-properties style:font-name="標楷體" style:font-name-asian="標楷體" fo:font-weight="bold" style:font-weight-asian="bold" fo:font-size="16pt" style:font-size-asian="16pt"/>
    </style:style>
    <style:style style:name="WW_CharLFO20LVL1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21LVL1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24LVL1" style:family="text">
      <style:text-properties style:font-name="Calibri" style:font-name-asian="標楷體" style:font-name-complex="Calibri"/>
    </style:style>
    <style:style style:name="WW_CharLFO25LVL1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25LVL2" style:family="text">
      <style:text-properties style:font-name="標楷體" style:font-name-asian="標楷體"/>
    </style:style>
    <style:style style:name="WW_CharLFO26LVL1" style:family="text">
      <style:text-properties style:font-name="標楷體" style:font-name-asian="標楷體" fo:font-weight="bold" style:font-weight-asian="bold" fo:color="#000000" fo:font-size="16pt" style:font-size-asian="16pt" style:font-size-complex="16pt" fo:language="en" fo:country="US"/>
    </style:style>
    <style:style style:name="WW_CharLFO26LVL2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WW_CharLFO26LVL3" style:family="text">
      <style:text-properties fo:color="#000000"/>
    </style:style>
    <style:style style:name="WW_CharLFO27LVL1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3.1506in" text:min-label-width="0.5in" text:list-level-position-and-space-mode="label-alignment">
          <style:list-level-label-alignment text:label-followed-by="listtab" fo:margin-left="3.6506in" fo:text-indent="-0.5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2.5375in" text:min-label-width="0.25in" text:list-level-position-and-space-mode="label-alignment">
          <style:list-level-label-alignment text:label-followed-by="listtab" fo:margin-left="2.787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5375in" text:min-label-width="0.3333in" text:list-level-position-and-space-mode="label-alignment">
          <style:list-level-label-alignment text:label-followed-by="listtab" fo:margin-left="3.870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375in" text:min-label-width="0.3333in" text:list-level-position-and-space-mode="label-alignment">
          <style:list-level-label-alignment text:label-followed-by="listtab" fo:margin-left="4.8708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壹, 貳, 參, ...">
        <style:list-level-properties text:space-before="1.9694in" text:min-label-width="0.5in" text:list-level-position-and-space-mode="label-alignment">
          <style:list-level-label-alignment text:label-followed-by="listtab" fo:margin-left="2.469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3027in" text:min-label-width="0.3333in" text:list-level-position-and-space-mode="label-alignment">
          <style:list-level-label-alignment text:label-followed-by="listtab" fo:margin-left="2.636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6361in" text:min-label-width="0.3333in" text:list-level-position-and-space-mode="label-alignment">
          <style:list-level-label-alignment text:label-followed-by="listtab" fo:margin-left="2.969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9694in" text:min-label-width="0.3333in" text:list-level-position-and-space-mode="label-alignment">
          <style:list-level-label-alignment text:label-followed-by="listtab" fo:margin-left="3.30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3027in" text:min-label-width="0.3333in" text:list-level-position-and-space-mode="label-alignment">
          <style:list-level-label-alignment text:label-followed-by="listtab" fo:margin-left="3.636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361in" text:min-label-width="0.3333in" text:list-level-position-and-space-mode="label-alignment">
          <style:list-level-label-alignment text:label-followed-by="listtab" fo:margin-left="3.969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9694in" text:min-label-width="0.3333in" text:list-level-position-and-space-mode="label-alignment">
          <style:list-level-label-alignment text:label-followed-by="listtab" fo:margin-left="4.30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3027in" text:min-label-width="0.3333in" text:list-level-position-and-space-mode="label-alignment">
          <style:list-level-label-alignment text:label-followed-by="listtab" fo:margin-left="4.636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361in" text:min-label-width="0.3333in" text:list-level-position-and-space-mode="label-alignment">
          <style:list-level-label-alignment text:label-followed-by="listtab" fo:margin-left="4.9694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2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2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1">
        <style:list-level-properties text:space-before="1.0736in" text:min-label-width="0.5in" text:list-level-position-and-space-mode="label-alignment">
          <style:list-level-label-alignment text:label-followed-by="listtab" fo:margin-left="1.573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1">
        <style:list-level-properties text:space-before="1.0736in" text:min-label-width="0.5in" text:list-level-position-and-space-mode="label-alignment">
          <style:list-level-label-alignment text:label-followed-by="listtab" fo:margin-left="1.573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1" style:num-format="1">
        <style:list-level-properties text:space-before="1.477in" text:min-label-width="0.5in" text:list-level-position-and-space-mode="label-alignment">
          <style:list-level-label-alignment text:label-followed-by="listtab" fo:margin-left="1.97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1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1">
        <style:list-level-properties text:space-before="1.0736in" text:min-label-width="0.5in" text:list-level-position-and-space-mode="label-alignment">
          <style:list-level-label-alignment text:label-followed-by="listtab" fo:margin-left="1.573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1" style:num-format="一, 十, 一百(繁), ...">
        <style:list-level-properties text:space-before="0in" text:min-label-width="0.6875in" text:list-level-position-and-space-mode="label-alignment">
          <style:list-level-label-alignment text:label-followed-by="listtab" fo:margin-left="0.6875in" fo:text-indent="-0.68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text:style-name="WW_CharLFO18LVL2" style:num-suffix="、" style:num-list-format-name="NLF2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1" style:num-format="1">
        <style:list-level-properties text:space-before="1.0736in" text:min-label-width="0.5in" text:list-level-position-and-space-mode="label-alignment">
          <style:list-level-label-alignment text:label-followed-by="listtab" fo:margin-left="1.573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2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1">
        <style:list-level-properties text:space-before="1.1375in" text:min-label-width="0.5in" text:list-level-position-and-space-mode="label-alignment">
          <style:list-level-label-alignment text:label-followed-by="listtab" fo:margin-left="1.63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708in" text:min-label-width="0.3333in" text:list-level-position-and-space-mode="label-alignment">
          <style:list-level-label-alignment text:label-followed-by="listtab" fo:margin-left="1.804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041in" text:min-label-width="0.3333in" text:list-level-position-and-space-mode="label-alignment">
          <style:list-level-label-alignment text:label-followed-by="listtab" fo:margin-left="2.1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375in" text:min-label-width="0.3333in" text:list-level-position-and-space-mode="label-alignment">
          <style:list-level-label-alignment text:label-followed-by="listtab" fo:margin-left="2.470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708in" text:min-label-width="0.3333in" text:list-level-position-and-space-mode="label-alignment">
          <style:list-level-label-alignment text:label-followed-by="listtab" fo:margin-left="2.804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041in" text:min-label-width="0.3333in" text:list-level-position-and-space-mode="label-alignment">
          <style:list-level-label-alignment text:label-followed-by="listtab" fo:margin-left="3.1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375in" text:min-label-width="0.3333in" text:list-level-position-and-space-mode="label-alignment">
          <style:list-level-label-alignment text:label-followed-by="listtab" fo:margin-left="3.470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708in" text:min-label-width="0.3333in" text:list-level-position-and-space-mode="label-alignment">
          <style:list-level-label-alignment text:label-followed-by="listtab" fo:margin-left="3.804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8041in" text:min-label-width="0.3333in" text:list-level-position-and-space-mode="label-alignment">
          <style:list-level-label-alignment text:label-followed-by="listtab" fo:margin-left="4.1375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1">
        <style:list-level-properties text:space-before="1.1375in" text:min-label-width="0.3333in" text:list-level-position-and-space-mode="label-alignment">
          <style:list-level-label-alignment text:label-followed-by="listtab" fo:margin-left="1.470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708in" text:min-label-width="0.3333in" text:list-level-position-and-space-mode="label-alignment">
          <style:list-level-label-alignment text:label-followed-by="listtab" fo:margin-left="1.804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041in" text:min-label-width="0.3333in" text:list-level-position-and-space-mode="label-alignment">
          <style:list-level-label-alignment text:label-followed-by="listtab" fo:margin-left="2.1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375in" text:min-label-width="0.3333in" text:list-level-position-and-space-mode="label-alignment">
          <style:list-level-label-alignment text:label-followed-by="listtab" fo:margin-left="2.470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708in" text:min-label-width="0.3333in" text:list-level-position-and-space-mode="label-alignment">
          <style:list-level-label-alignment text:label-followed-by="listtab" fo:margin-left="2.804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041in" text:min-label-width="0.3333in" text:list-level-position-and-space-mode="label-alignment">
          <style:list-level-label-alignment text:label-followed-by="listtab" fo:margin-left="3.1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375in" text:min-label-width="0.3333in" text:list-level-position-and-space-mode="label-alignment">
          <style:list-level-label-alignment text:label-followed-by="listtab" fo:margin-left="3.470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708in" text:min-label-width="0.3333in" text:list-level-position-and-space-mode="label-alignment">
          <style:list-level-label-alignment text:label-followed-by="listtab" fo:margin-left="3.804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8041in" text:min-label-width="0.3333in" text:list-level-position-and-space-mode="label-alignment">
          <style:list-level-label-alignment text:label-followed-by="listtab" fo:margin-left="4.1375in" fo:text-indent="-0.3333in"/>
        </style:list-level-properties>
      </text:list-level-style-number>
    </text:list-style>
    <text:list-style style:name="LFO24">
      <text:list-level-style-number text:level="1" text:style-name="WW_CharLFO24LVL1" style:num-prefix="（" style:num-suffix="）" style:num-list-format-name="NLF3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4" style:num-format="一, 十, 一百(繁), ...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2" text:style-name="WW_CharLFO25LVL2" style:num-suffix="、" style:num-list-format-name="NLF4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．" style:num-list-format-name="NLF4" style:num-format="1">
        <style:list-level-properties text:space-before="1.4069in" text:min-label-width="0.5in" text:list-level-position-and-space-mode="label-alignment">
          <style:list-level-label-alignment text:label-followed-by="listtab" fo:margin-left="1.9069in" fo:text-indent="-0.5in"/>
        </style:list-level-properties>
      </text:list-level-style-number>
      <text:list-level-style-number text:level="4" style:num-suffix="." style:num-list-format-name="NLF4" style:num-format="1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list-format-name="NLF0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text:style-name="WW_CharLFO26LVL2" style:num-prefix="(" style:num-suffix=")" style:num-list-format-name="NLF0" style:num-format="一, 十, 一百(繁), ...">
        <style:list-level-properties text:space-before="3.1506in" text:min-label-width="0.5in" text:list-level-position-and-space-mode="label-alignment">
          <style:list-level-label-alignment text:label-followed-by="listtab" fo:margin-left="3.6506in" fo:text-indent="-0.5in"/>
        </style:list-level-properties>
      </text:list-level-style-number>
      <text:list-level-style-number text:level="3" text:style-name="WW_CharLFO26LVL3" style:num-suffix="." style:num-list-format-name="NLF0" style:num-format="1">
        <style:list-level-properties text:space-before="2.5375in" text:min-label-width="0.25in" text:list-level-position-and-space-mode="label-alignment">
          <style:list-level-label-alignment text:label-followed-by="listtab" fo:margin-left="2.787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5375in" text:min-label-width="0.3333in" text:list-level-position-and-space-mode="label-alignment">
          <style:list-level-label-alignment text:label-followed-by="listtab" fo:margin-left="3.870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375in" text:min-label-width="0.3333in" text:list-level-position-and-space-mode="label-alignment">
          <style:list-level-label-alignment text:label-followed-by="listtab" fo:margin-left="4.8708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2" style:num-format="一, 十, 一百(繁), ...">
        <style:list-level-properties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152in" text:min-label-width="0.3333in" text:list-level-position-and-space-mode="label-alignment">
          <style:list-level-label-alignment text:label-followed-by="listtab" fo:margin-left="3.748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%3%．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in" fo:margin-bottom="0.5909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40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政府市政會議紀錄</dc:title>
    <dc:subject/>
    <meta:initial-creator>USER</meta:initial-creator>
    <dc:creator>bp935699@outlook.com</dc:creator>
    <meta:creation-date>2026-09-10T02:40:00Z</meta:creation-date>
    <dc:date>2026-09-10T02:40:00Z</dc:date>
    <meta:print-date>2026-09-02T03:17:00Z</meta:print-date>
    <meta:template xlink:href="Normal.dotm" xlink:type="simple"/>
    <meta:editing-cycles>3</meta:editing-cycles>
    <meta:editing-duration>PT60S</meta:editing-duration>
    <meta:document-statistic meta:page-count="6" meta:paragraph-count="7" meta:word-count="532" meta:character-count="3564" meta:row-count="25" meta:non-whitespace-character-count="3039"/>
  </office:meta>
</office:document-meta>
</file>